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 SIERPIEŃ 2026</text:p>
      <text:p text:style-name="P3">projekt pn. „Kwalifikacje – bez barier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19.08.2026 - środa</text:p>
          </table:table-cell>
          <table:table-cell table:style-name="TableCell34">
            <text:p text:style-name="P35">14:00 – 16:0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26.08.2026 - środa</text:p>
          </table:table-cell>
          <table:table-cell table:style-name="TableCell41">
            <text:p text:style-name="P42">14:00 – 16:0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04.08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><text:s/>11.08 .2026 - wtorek</text:p>
          </table:table-cell>
          <table:table-cell table:style-name="TableCell59">
            <text:p text:style-name="P60">09:00 – 11:00</text:p>
          </table:table-cell>
          <table:table-cell table:style-name="TableCell61">
            <text:p text:style-name="P62">ul. Styczyńskiego 2, Wodzisław Śląski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3-30T10:10:00Z</meta:creation-date>
    <dc:date>2026-08-07T11:09:00Z</dc:date>
    <meta:print-date>2026-05-18T06:01:00Z</meta:print-date>
    <meta:template xlink:href="Normal" xlink:type="simple"/>
    <meta:editing-cycles>7</meta:editing-cycles>
    <meta:editing-duration>PT6240S</meta:editing-duration>
    <meta:document-statistic meta:page-count="1" meta:paragraph-count="24" meta:word-count="78" meta:character-count="556" meta:row-count="27" meta:non-whitespace-character-count="491"/>
  </office:meta>
</office:document-meta>
</file>